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Regular" style:font-family-generic="roman"/>
    <style:font-face style:name="PT Astra Serif1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_20_right">
      <style:text-properties style:text-rotation-angle="270" style:text-rotation-scale="line-height"/>
    </style:style>
    <style:style style:name="P2" style:family="paragraph" style:parent-style-name="Footer_20_left">
      <style:text-properties officeooo:rsid="005ffed0" officeooo:paragraph-rsid="005ffed0"/>
    </style:style>
    <style:style style:name="P3" style:family="paragraph" style:parent-style-name="Гриф_5f_Экземпляр">
      <style:text-properties officeooo:paragraph-rsid="007cf328"/>
    </style:style>
    <style:style style:name="P4" style:family="paragraph" style:parent-style-name="Гриф_5f_Экземпляр">
      <style:text-properties officeooo:rsid="005d3465" officeooo:paragraph-rsid="007cf328"/>
    </style:style>
    <style:style style:name="P5" style:family="paragraph" style:parent-style-name="Standard">
      <style:text-properties fo:font-size="2pt" officeooo:paragraph-rsid="007cf328" style:font-size-asian="1.75pt" style:font-size-complex="2pt"/>
    </style:style>
    <style:style style:name="P6" style:family="paragraph" style:parent-style-name="Text_20_body">
      <style:paragraph-properties fo:margin-top="0cm" fo:margin-bottom="0cm" style:contextual-spacing="false" fo:text-align="center" style:justify-single-word="false"/>
      <style:text-properties style:font-name="Times New Roman"/>
    </style:style>
    <style:style style:name="P7" style:family="paragraph" style:parent-style-name="Text_20_body">
      <style:paragraph-properties fo:margin-top="0cm" fo:margin-bottom="0cm" style:contextual-spacing="false" style:line-height-at-least="0.503cm" fo:text-align="justify" style:justify-single-word="false"/>
      <style:text-properties style:font-name="Times New Roman"/>
    </style:style>
    <style:style style:name="P8" style:family="paragraph" style:parent-style-name="Text_20_body">
      <style:paragraph-properties fo:margin-left="0cm" fo:margin-right="0cm" fo:margin-top="0cm" fo:margin-bottom="0cm" style:contextual-spacing="false" style:line-height-at-least="0.503cm" fo:text-align="justify" style:justify-single-word="false" fo:text-indent="0.953cm" style:auto-text-indent="false"/>
      <style:text-properties style:font-name="Times New Roman"/>
    </style:style>
    <style:style style:name="P9" style:family="paragraph" style:parent-style-name="Text_20_body">
      <style:paragraph-properties fo:margin-left="0cm" fo:margin-right="0cm" fo:margin-top="0cm" fo:margin-bottom="0cm" style:contextual-spacing="false" style:line-height-at-least="0.503cm" fo:text-align="justify" style:justify-single-word="false" fo:text-indent="0.953cm" style:auto-text-indent="false"/>
      <style:text-properties style:font-name="Times New Roman" fo:font-weight="normal"/>
    </style:style>
    <style:style style:name="P10" style:family="paragraph" style:parent-style-name="Text_20_body" style:master-page-name="First_20_Page">
      <style:paragraph-properties fo:margin-top="0cm" fo:margin-bottom="0cm" style:contextual-spacing="false" fo:text-align="center" style:justify-single-word="false" style:page-number="auto"/>
      <style:text-properties style:font-name="Times New Roman" officeooo:paragraph-rsid="0077fdf3"/>
    </style:style>
    <style:style style:name="P11" style:family="paragraph" style:parent-style-name="Footer_20_left" style:master-page-name="Обратная_20_сторона">
      <style:paragraph-properties style:page-number="auto"/>
    </style:style>
    <style:style style:name="T1" style:family="text">
      <style:text-properties officeooo:rsid="005ffed0"/>
    </style:style>
    <style:style style:name="T2" style:family="text">
      <style:text-properties fo:font-weight="normal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ЗАЯВКА</text:p>
      <text:p text:style-name="P6">на соискание премии Главы Республики Бурятия в области </text:p>
      <text:p text:style-name="P6">развития бурятского языка "Yндэhэн хэлэнэй yлзы </text:p>
      <text:p text:style-name="P6">хэшэг" - "Священный дар родного языка" </text:p>
      <text:p text:style-name="P7">  </text:p>
      <text:p text:style-name="P9">I. Наименование конкурсной номинации. </text:p>
      <text:p text:style-name="P9">II. Сведения о соискателе Премии: </text:p>
      <text:p text:style-name="P9">1. Фамилия, имя, отчество/наименование организации и учреждения. </text:p>
      <text:p text:style-name="P9">2. Гражданство (для физических лиц). </text:p>
      <text:p text:style-name="P9">3. Место работы, должность/организационно-правовая форма (для организаций и учреждений). </text:p>
      <text:p text:style-name="P9">4. Контактный телефон, почтовый адрес (юридический и фактический), адрес электронной почты. </text:p>
      <text:p text:style-name="P9">5. Согласие на обработку персональных данных. </text:p>
      <text:p text:style-name="P9">III. Описание и суть деятельности в соответствии с критериями отбора по каждой номинации. </text:p>
      <text:p text:style-name="P8"><text:span text:style-name="T2">IV. Сведения о наличии призов и иных наград, свидетельствующих о признании его вклада в сохранение и развитие бурятского языка, иные материалы, получившие читательские отклики в печатных и электронных средствах массовой информации (копии изданий, видео- и фотографические материалы), отзывы соответствующих профессиональных критиков (при их наличии) и другое. </text:span>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Regular" style:font-family-generic="roman"/>
    <style:font-face style:name="PT Astra Serif1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1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text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text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text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1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18T13:18:09.175589306</meta:creation-date>
    <dc:title>Default</dc:title>
    <meta:editing-cycles>2</meta:editing-cycles>
    <meta:editing-duration>PT1H46S</meta:editing-duration>
    <meta:generator>LibreOffice/7.5.6.2$Linux_X86_64 LibreOffice_project/50$Build-2</meta:generator>
    <meta:print-date>2024-09-18T14:18:36.585620563</meta:print-date>
    <dc:date>2024-09-18T14:18:55.635747379</dc:date>
    <meta:document-statistic meta:table-count="1" meta:image-count="0" meta:object-count="0" meta:page-count="1" meta:paragraph-count="24" meta:word-count="150" meta:character-count="1088" meta:non-whitespace-character-count="946"/>
  </office:meta>
</office:document-meta>
</file>